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olumn4" style:family="table-column">
      <style:table-column-properties style:column-width="0.5625in"/>
    </style:style>
    <style:style style:name="TableColumn5" style:family="table-column">
      <style:table-column-properties style:column-width="0.877in"/>
    </style:style>
    <style:style style:name="TableColumn6" style:family="table-column">
      <style:table-column-properties style:column-width="2.0062in"/>
    </style:style>
    <style:style style:name="TableColumn7" style:family="table-column">
      <style:table-column-properties style:column-width="0.1965in"/>
    </style:style>
    <style:style style:name="TableColumn8" style:family="table-column">
      <style:table-column-properties style:column-width="0.9854in"/>
    </style:style>
    <style:style style:name="TableColumn9" style:family="table-column">
      <style:table-column-properties style:column-width="2.6569in"/>
    </style:style>
    <style:style style:name="Table3" style:family="table">
      <style:table-properties style:width="7.2847in" fo:margin-left="-0.4958in" table:align="left"/>
    </style:style>
    <style:style style:name="TableRow10" style:family="table-row">
      <style:table-row-properties style:min-row-height="0.4625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15" style:family="table-row">
      <style:table-row-properties style:min-row-height="0.4784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min-row-height="0.5722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4" style:family="table-row">
      <style:table-row-properties style:min-row-height="0.4805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0.3895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4895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5in"/>
    </style:style>
    <style:style style:name="TableCell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62" style:family="table-row">
      <style:table-row-properties style:min-row-height="0.4062in"/>
    </style:style>
    <style:style style:name="TableCell6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5" style:family="table-row">
      <style:table-row-properties style:min-row-height="0.418in"/>
    </style:style>
    <style:style style:name="TableCell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6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3" style:family="table-row">
      <style:table-row-properties style:min-row-height="0.418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0" style:family="table-row">
      <style:table-row-properties style:min-row-height="0.418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7" style:family="table-row">
      <style:table-row-properties style:min-row-height="0.418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4" style:family="table-row">
      <style:table-row-properties style:min-row-height="0.418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1" style:family="table-row">
      <style:table-row-properties style:min-row-height="0.418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8" style:family="table-row">
      <style:table-row-properties style:min-row-height="2.8472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國立彰化師範大學 大專有聲教科書申請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學生姓名</text:p>
          </table:table-cell>
          <table:covered-table-cell/>
          <table:table-cell table:style-name="TableCell13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學 <text:s/>校</text:p>
          </table:table-cell>
          <table:covered-table-cell/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系 <text:s/>級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2">
            <text:p text:style-name="P26">申請老師</text:p>
            <text:p text:style-name="P27">（請蓋職章）</text:p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  <table:table-cell table:style-name="TableCell30">
            <text:p text:style-name="P31">電 <text:s/>話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2">
            <text:p text:style-name="P36">寄送地址</text:p>
          </table:table-cell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書 <text:s/>名</text:p>
          </table:table-cell>
          <table:covered-table-cell/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作 <text:s/>者</text:p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>出版社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版 <text:s/>次</text:p>
          </table:table-cell>
          <table:covered-table-cell/>
          <table:table-cell table:style-name="TableCell56" table:number-columns-spanned="2">
            <text:p text:style-name="P57"/>
          </table:table-cell>
          <table:covered-table-cell/>
          <table:table-cell table:style-name="TableCell58">
            <text:p text:style-name="P59">ISBN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 table:number-columns-spanned="6">
            <text:p text:style-name="P64">申 請 進 度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寄送次數</text:p>
          </table:table-cell>
          <table:table-cell table:style-name="TableCell68" table:number-columns-spanned="2">
            <text:p text:style-name="P69">章 <text:s text:c="3"/>節</text:p>
          </table:table-cell>
          <table:covered-table-cell/>
          <table:table-cell table:style-name="TableCell70" table:number-columns-spanned="3">
            <text:p text:style-name="P71">教科書進度需求（請填預計使用日期）</text:p>
            <text:p text:style-name="P72">若無填寫將從第一章依序製作</text:p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1</text:p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2</text:p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3">
            <text:p text:style-name="P86"/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3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3">
            <text:p text:style-name="P93"/>
          </table:table-cell>
          <table:covered-table-cell/>
          <table:covered-table-cell/>
        </table:table-row>
        <table:table-row table:style-name="TableRow94">
          <table:table-cell table:style-name="TableCell95">
            <text:p text:style-name="P96">4</text:p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5</text:p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3">
            <text:p text:style-name="P107"/>
          </table:table-cell>
          <table:covered-table-cell/>
          <table:covered-table-cell/>
        </table:table-row>
        <table:table-row table:style-name="TableRow108">
          <table:table-cell table:style-name="TableCell109" table:number-columns-spanned="6">
            <text:p text:style-name="P110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11">◎申請表填寫完畢核章後請寄至rita@cc.ncue.edu.tw 傳真 04-728453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size-complex="12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size-complex="12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589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ita</meta:initial-creator>
    <dc:creator>user</dc:creator>
    <meta:creation-date>2026-09-14T06:43:00Z</meta:creation-date>
    <dc:date>2026-09-14T06:43:00Z</dc:date>
    <meta:print-date>2025-07-14T06:3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4" meta:character-count="227" meta:row-count="1" meta:non-whitespace-character-count="194"/>
  </office:meta>
</office:document-meta>
</file>